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rank Zimmermann</text:p>
      <text:p text:style-name="CVMuted">https://vutuv.de/frank_zimmerman</text:p>
      <text:p text:style-name="CVMuted">Novella Clinical, Abel Smith House, SG1 2ST Stevenage, Novella Clinical, United Kingdom</text:p>
      <text:p text:style-name="CVMuted">Date of birth: 03.06.1968</text:p>
      <text:h text:style-name="CVHeading" text:outline-level="1">Professional Experience</text:h>
      <text:p><text:span text:style-name="CVBold">Associate Director Project Management, Novella Clinical</text:span></text:p>
      <text:p text:style-name="CVMuted">4/2015 - Present</text:p>
      <text:p><text:span text:style-name="CVBold">Clinical Trial Manager, Glycotope GmbH</text:span></text:p>
      <text:p text:style-name="CVMuted">8/2012 - 3/2015</text:p>
      <text:p><text:span text:style-name="CVBold">Clinical Project Manager/Clinical Operation Lead, Pfizer Pharma GmbH/DOCS International</text:span></text:p>
      <text:p text:style-name="CVMuted">9/2008 - 7/2012</text:p>
      <text:h text:style-name="CVHeading" text:outline-level="1">Tags</text:h>
      <text:p>Clinical Research | Oncology | Project Managerment</text:p>
      <text:h text:style-name="CVHeading" text:outline-level="1">Profiles</text:h>
      <text:p>LinkedIn: https://www.linkedin.com/in/frankzimmermannberlin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