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edhelm Brust</text:p>
      <text:p text:style-name="CVMuted">info@friedhelmbrust.de | https://vutuv.de/friedhelm_brust</text:p>
      <text:h text:style-name="CVHeading" text:outline-level="1">Tags</text:h>
      <text:p>DeepWork | Solopreneur | autor</text:p>
      <text:h text:style-name="CVHeading" text:outline-level="1">Links</text:h>
      <text:p>meine Autoren-Website: https://friedrich-willhelm-brust.de/</text:p>
      <text:h text:style-name="CVHeading" text:outline-level="1">Profiles</text:h>
      <text:p>LinkedIn: https://www.linkedin.com/in/friedhelm-bru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