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uKtNjjVxie slLlcvMrWIW</text:p>
      <text:p text:style-name="CVMuted">ashlee@johnstonaccountancy.com | https://vutuv.de/fuktnjjvxie_sll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