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briel aleme</text:p>
      <text:p text:style-name="CVMuted">egaleme@gmail.com | +234 806 404 5661 | https://vutuv.de/gabriel_aleme</text:p>
      <text:h text:style-name="CVHeading" text:outline-level="1">Tags</text:h>
      <text:p>angular | Elixir | fusetools | javascript</text:p>
      <text:h text:style-name="CVHeading" text:outline-level="1">Profiles</text:h>
      <text:p>LinkedIn: https://www.linkedin.com/in/egaleme</text:p>
      <text:p>GitHub: https://github.com/egale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