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briel Mainberger</text:p>
      <text:p text:style-name="CVMuted">megian@ik.me | https://vutuv.de/gabriel_mainberger</text:p>
      <text:p text:style-name="CVMuted">8135 Langnau am Albis, Switzerland</text:p>
      <text:h text:style-name="CVHeading" text:outline-level="1">Tags</text:h>
      <text:p>architecture | Linux | kubernet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