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dija Debruin</text:p>
      <text:p text:style-name="CVMuted">gedijadbruin21@gmail.com | https://vutuv.de/gedija_debruin</text:p>
      <text:h text:style-name="CVHeading" text:outline-level="1">Tags</text:h>
      <text:p>facebook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