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nnadi Jantsen</text:p>
      <text:p text:style-name="CVMuted">https://vutuv.de/gennadi_jantsen</text:p>
      <text:p text:style-name="CVMuted">64711 Erbach, Germany</text:p>
      <text:p text:style-name="CVMuted">Date of birth: 13.08.1900</text:p>
      <text:h text:style-name="CVHeading" text:outline-level="1">Professional Experience</text:h>
      <text:p><text:span text:style-name="CVBold">Trainer, Turn- und Sportverein 1860 Erbach e.V. - Abteilung Boxen</text:span></text:p>
      <text:p><text:span text:style-name="CVBold">Student (M.Sc.) in Materials Science, Technische Universität Darmstadt</text:span></text:p>
      <text:p text:style-name="CVMuted">4/2017 - Present</text:p>
      <text:p>Master of Science (M.Sc.) in Materials Science</text:p>
      <text:p><text:span text:style-name="CVBold">Student (B.Sc.) in Materialwissenschaften, Technische Universität Darmstadt</text:span></text:p>
      <text:p text:style-name="CVMuted">10/2011 - 3/2017</text:p>
      <text:p>Bachelor of Science (B.Sc.) Materialwissenschaften</text:p>
      <text:h text:style-name="CVHeading" text:outline-level="1">Tags</text:h>
      <text:p>Boxen | Materialwissenschaften | Nanotechnologie</text:p>
      <text:h text:style-name="CVHeading" text:outline-level="1">Links</text:h>
      <text:p>Publikation im Rahmen der Bachelor Thesis: https://www.jstage.jst.go.jp/article/tmrsj/42/2/42_31/_article</text:p>
      <text:h text:style-name="CVHeading" text:outline-level="1">Profiles</text:h>
      <text:p>XING: https://www.xing.com/profile/Gennadi_Jantsen</text:p>
      <text:p>LinkedIn: https://www.linkedin.com/in/gennadi-jantsen-8b160714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