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useppe  DI MURO</text:p>
      <text:p text:style-name="CVMuted">giuseppedimuro@worldexpo.center | https://vutuv.de/giusep_2433649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