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ant  Conyngham </text:p>
      <text:p text:style-name="CVHeadline">Seeking work in the roofing /maintenance and construction industry. </text:p>
      <text:p text:style-name="CVMuted">+49 8422 57602 | https://vutuv.de/grant_conyngham</text:p>
      <text:p text:style-name="CVMuted">Date of birth: 12/07/1963</text:p>
      <text:h text:style-name="CVHeading" text:outline-level="1">Professional Experience</text:h>
      <text:p><text:span text:style-name="CVBold">foreman , 3d roofing and maintenance </text:span></text:p>
      <text:p text:style-name="CVMuted">2017 - Present</text:p>
      <text:p>Steel election and roof installation and maintenance</text:p>
      <text:p><text:span text:style-name="CVBold">foreman , 3d roofing and maintenance </text:span></text:p>
      <text:p text:style-name="CVMuted">3/2017 - Present</text:p>
      <text:p>roofing and maintenance foreman</text:p>
      <text:h text:style-name="CVHeading" text:outline-level="1">Tags</text:h>
      <text:p>roofing and maintenance fore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