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Georg Sehl</text:p>
      <text:p text:style-name="CVHeadline">Senior Test Manager (retired since July 2025) – special interest in AI &amp; QS, cybersecurity, digital sovereignty, and resilience</text:p>
      <text:p text:style-name="CVMuted">welcome@gsehl.de | https://vutuv.de/gsehl</text:p>
      <text:p text:style-name="CVMuted">81477 München, Germany</text:p>
      <text:h text:style-name="CVHeading" text:outline-level="1">Professional Experience</text:h>
      <text:p><text:span text:style-name="CVBold">Senior Test Manager, Eviden Germany GmbH, Atos Information Technology GmbH</text:span></text:p>
      <text:p text:style-name="CVMuted">1/2015 - 6/2025</text:p>
      <text:p>Senior Test Manager in - unter anderem - folgenden Kundenprojekten:</text:p>
      <text:p>• 04/2020-06/2025, Bundesamt für Migration und Flüchtlinge (BAMF): Testmanagement für die "elektronische Asylakte";</text:p>
      <text:p>• 04/2019-12/2019, Testmanagement und Test-Koordination, BMW Group: Absicherung der Qualität von Fahrzeugteilen, Test Process Improvement (TPI) Re-Assessment;</text:p>
      <text:p>• 10/2016 - 03/2019, Bayerisches Landesamt für Finanzen: Test einer neuen Kassenbuchhaltung des Freistaates Bayern;</text:p>
      <text:p>• 4/2015 - 09/2016, Commerzbank AG: Testmanagement eines „Privileged Account Management"-Systems als Teil des „Identity Access Management“;</text:p>
      <text:p><text:span text:style-name="CVBold">Senior Consultant, Test Manager, Trainer, Cognizant SetCon GmbH</text:span></text:p>
      <text:p text:style-name="CVMuted">4/2011 - 12/2014</text:p>
      <text:p>• Allianz Managed Operations &amp; Services SE (AMOS) - Test and Test Management: Solvency-II-Reporting.</text:p>
      <text:p>• Allianz Reinsurance - Test Management and Test Automation: Reinsurance, Solvency II, SAS DWH, Scrum.</text:p>
      <text:p>• Telefónica Germany - Test Manager: test of a new web-service-based  middleware layer in order to consolidate the systems landscape of a  major cellphone service provider (including a transition to Scrum).</text:p>
      <text:p>• DB Systel GmbH - Project Lead: development and test of a web application to provide mobility services.</text:p>
      <text:p>• Trainer for ISTQB Certified Tester.</text:p>
      <text:p><text:span text:style-name="CVBold">Senior Consultant, imbus AG</text:span></text:p>
      <text:p text:style-name="CVMuted">5/2006 - 3/2011</text:p>
      <text:p>Main Projects:</text:p>
      <text:p>• Allianz SE: Test and Test Management of a Solvency-II-compliant  system to aggregate, calculate and analyse the required risk capital of  an insurance enterprise (including test automation and a transition to  Offshoring).</text:p>
      <text:p>• Giesecke+Devrient GmbH: Test of a Life Cycle Management Application for Chip Cards ("Gesundheitskarte").</text:p>
      <text:p>• Conception of a Nearshore Testcenter based on ITIL and TPI for an automotive supplier.</text:p>
      <text:p>• Trainer for ISTQB Certified Tester: Foundation Level and Advanced Level - Test Management.</text:p>
      <text:p><text:span text:style-name="CVBold">Quality Assurance Engineer, Computer Associates (CA)</text:span></text:p>
      <text:p text:style-name="CVMuted">10/1998 - 4/2006</text:p>
      <text:p><text:span text:style-name="CVBold">Senior Quality Assurance Engineer, Siemens Nixdorf Informationssysteme AG</text:span></text:p>
      <text:p text:style-name="CVMuted">9/1997 - 9/1998</text:p>
      <text:p><text:span text:style-name="CVBold">Software Development Engineer, Siemens Nixdorf Informationssysteme AG</text:span></text:p>
      <text:p text:style-name="CVMuted">5/1995 - 8/1997</text:p>
      <text:p><text:span text:style-name="CVBold">Quality Assurance and Systems Engineer, Siemens Nixdorf Informationssysteme AG</text:span></text:p>
      <text:p text:style-name="CVMuted">1/1991 - 4/1995</text:p>
      <text:p><text:span text:style-name="CVBold">EDV-Organisator, Philips Components</text:span></text:p>
      <text:p text:style-name="CVMuted">7/1990 - 12/1990</text:p>
      <text:p><text:span text:style-name="CVBold">wissenschaftlicher Mitarbeiter, Institut für Kernphysik der KFA Jülich GmbH</text:span></text:p>
      <text:p text:style-name="CVMuted">11/1989 - 6/1990</text:p>
      <text:h text:style-name="CVHeading" text:outline-level="1">Volunteering &amp; hobbies</text:h>
      <text:p><text:span text:style-name="CVBold">Mitglied der Fachgruppe "Test, Analyse und Verifikation" (TAV), Gesellschaft für Informatik e.V.</text:span></text:p>
      <text:p>scienceAndTechnology</text:p>
      <text:p><text:span text:style-name="CVBold">ASQF special interest &amp; professional group for software testing in Munich., ASQF e.V.</text:span></text:p>
      <text:p text:style-name="CVMuted">1/2004 - Present</text:p>
      <text:p>scienceAndTechnology · Co-founder and head (until June 2025) of the ASQF special interest and professional group for software testing in Munich.</text:p>
      <text:h text:style-name="CVHeading" text:outline-level="1">Education</text:h>
      <text:p><text:span text:style-name="CVBold">Diploma, Ph.D, Rheinische Friedrich-Wilhelms-Universität Bonn</text:span></text:p>
      <text:p text:style-name="CVMuted">1979 - 1989</text:p>
      <text:h text:style-name="CVHeading" text:outline-level="1">Tags</text:h>
      <text:p>testmanagement | agile methoden | projektmanagement | qualitätssicherung | Scaled Agile Framework | schulung | scrum | softwareentwicklung | Software-Projektleitung | Software-Qualitätskontrolle | softwaretests | testautomatisierung | testdurchführung | Testprozess</text:p>
      <text:h text:style-name="CVHeading" text:outline-level="1">Certificates &amp; licenses</text:h>
      <text:p>ISTQB® Certified Tester Foundation Level 4.0 (CTFL) (iSQI GmbH (im Auftrag des German Testing Boards), 2025-08) | Certified SAFe 6 Agilist (Scaled Agile, Inc., 2024-06) | Certified SAFe 6 Release Train Engineer (Scaled Agile, Inc., 2024-06) | ISTQB Certified Tester, Full Advanced Level (ISTQB® - International Software Testing Qualifications Board, 2004-05)</text:p>
      <text:h text:style-name="CVHeading" text:outline-level="1">Languages</text:h>
      <text:p>German (Native speaker) | English (C1 (Advanced))</text:p>
      <text:h text:style-name="CVHeading" text:outline-level="1">Links</text:h>
      <text:p>Other: https://www.bizzfed.de/profile/gse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