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wen Glaser</text:p>
      <text:p text:style-name="CVMuted">gcg@gl.aser.de | https://vutuv.de/gwen_glaser</text:p>
      <text:p text:style-name="CVMuted">Leipzig, Germany</text:p>
      <text:h text:style-name="CVHeading" text:outline-level="1">Tags</text:h>
      <text:p>Elixir | freelancer | Ruby on Rails | software developer | Technical Product Ow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