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ns-Walter Moch</text:p>
      <text:p text:style-name="CVMuted">https://vutuv.de/hans_walter_moc</text:p>
      <text:p text:style-name="CVMuted">adffadfad, fadfadf dafafadfa, German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