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bdul-roqeeb Hardebolar</text:p>
      <text:p text:style-name="CVMuted">roqeebadebola@gmail.com | +234 904 365 6002 | https://vutuv.de/harbdu_92961866</text:p>
      <text:p text:style-name="CVMuted">Date of birth: 09/22/200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