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Prof Hasnain  Ahmad  B.S</text:p>
      <text:p text:style-name="CVMuted">hasnainahmad5362920@gmail.com | https://vutuv.de/hasnain_ahmad</text:p>
      <text:p text:style-name="CVMuted">21610 Swabi, Pakistan</text:p>
      <text:h text:style-name="CVHeading" text:outline-level="1">Tags</text:h>
      <text:p>cooking | development | organisatio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