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inrich Lang</text:p>
      <text:p text:style-name="CVMuted">https://vutuv.de/heinrich_lang</text:p>
      <text:p text:style-name="CVMuted">Jägerfeldweg 18, 94152 Neuhaus, Germany</text:p>
      <text:p text:style-name="CVMuted">Date of birth: 24.05.195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