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ning Sprang</text:p>
      <text:p text:style-name="CVMuted">https://vutuv.de/henning_sprang</text:p>
      <text:p text:style-name="CVMuted">22765 Hamburg, Germany</text:p>
      <text:h text:style-name="CVHeading" text:outline-level="1">Tags</text:h>
      <text:p>developer | devops | Linux | agile | cloud | Python | systemsengineering | testdriv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