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y Moonga</text:p>
      <text:p text:style-name="CVMuted">henrymoonga9@gmail.com | https://vutuv.de/henry_moonga</text:p>
      <text:p text:style-name="CVMuted">Date of birth: 09/17/1985</text:p>
      <text:h text:style-name="CVHeading" text:outline-level="1">Tags</text:h>
      <text:p>tag-7244</text:p>
      <text:h text:style-name="CVHeading" text:outline-level="1">Profiles</text:h>
      <text:p>Facebook: http://facebook.com/henrymoonga</text:p>
      <text:p>Twitter: http://twitter.com/henrymoonga</text:p>
      <text:p>Instagram: http://instagram.com/harrymoon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