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kEhyRicml xrMSuVpwaF</text:p>
      <text:p text:style-name="CVMuted">thapiuk@sunriver.org | https://vutuv.de/hkehyricml_xrm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