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Haas</text:p>
      <text:p text:style-name="CVMuted">https://vutuv.de/holger_haas</text:p>
      <text:h text:style-name="CVHeading" text:outline-level="1">Tags</text:h>
      <text:p>it-security | AI Security | Tai Ch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