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Ian Godfrey</text:p>
      <text:p text:style-name="CVMuted">ian@iangodfrey.com | https://vutuv.de/ian_godfrey</text:p>
      <text:h text:style-name="CVHeading" text:outline-level="1">Education</text:h>
      <text:p><text:span text:style-name="CVBold">PGCE, Primary Education with French, Kingston University, United Kingdom</text:span></text:p>
      <text:p text:style-name="CVMuted">9/2005 - 8/2006</text:p>
      <text:p><text:span text:style-name="CVBold">Music, Ethnomusicology, London University (SOAS)</text:span></text:p>
      <text:p text:style-name="CVMuted">10/1998 - 7/2005</text:p>
      <text:p><text:span text:style-name="CVBold">non-degree, 2nd year of SOAS BA hons Chinese course, Mandarin Chinese, Beijing Normal University</text:span></text:p>
      <text:p text:style-name="CVMuted">9/2002 - 7/2003</text:p>
      <text:h text:style-name="CVHeading" text:outline-level="1">Languages</text:h>
      <text:p>English (Native speaker) | French (C2 (Proficient)) | Chinese (C1 (Advanced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