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cOEynBUIDvu RLwNxWMAckXEG</text:p>
      <text:p text:style-name="CVMuted">hostmaster@adform.com | https://vutuv.de/icoeynbuidvu_r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