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IdoTsJGCuRg QLqZmIBU</text:p>
      <text:p text:style-name="CVMuted">maxmaxwell135@yahoo.com | https://vutuv.de/idotsjgcurg_qlq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