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KtPK rWRVCqIHg</text:p>
      <text:p text:style-name="CVMuted">bob.joseph@flysrq.com | https://vutuv.de/iktpk_rwrvcqih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