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lya Sysoev</text:p>
      <text:p text:style-name="CVMuted">progressman@gmail.com | +49 1575 3363514 | https://vutuv.de/ilya_sysoev</text:p>
      <text:p text:style-name="CVMuted">Date of birth: 03/10/1978</text:p>
      <text:h text:style-name="CVHeading" text:outline-level="1">Tags</text:h>
      <text:p>freebsd | javascript | react | vuejs | Ruby | Ruby on Rails</text:p>
      <text:h text:style-name="CVHeading" text:outline-level="1">Profiles</text:h>
      <text:p>Twitter: http://twitter.com/It_hoolig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