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fosec Train</text:p>
      <text:p text:style-name="CVMuted">https://vutuv.de/infosec_train</text:p>
      <text:h text:style-name="CVHeading" text:outline-level="1">Links</text:h>
      <text:p>Homepage: https://www.infosectrain.com/</text:p>
      <text:h text:style-name="CVHeading" text:outline-level="1">Profiles</text:h>
      <text:p>Facebook: http://facebook.com/Infosectrain</text:p>
      <text:p>Twitter: http://twitter.com/Infosec_Train</text:p>
      <text:p>Instagram: http://instagram.com/infosectrain</text:p>
      <text:p>LinkedIn: https://www.linkedin.com/in/infosec-train</text:p>
      <text:p>Youtube: http://youtube.com/channel/InfosecTra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