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golf Steinhardt</text:p>
      <text:p text:style-name="CVHeadline">MetaModels-Spezialist und Webentwickler mit langjähriger Contao-Erfahrung. Ich liebe komplexe Datenmodelle, individuelle Lösungen und sauberen Code. Wenn ich nicht programmiere, koche ich gerne – und probiere dabei genauso gerne Neues aus.<text:line-break/></text:p>
      <text:p text:style-name="CVMuted">info@e-spin.de | https://vutuv.de/ingolf_steinhardt</text:p>
      <text:p text:style-name="CVMuted">13467 Berlin, Germany</text:p>
      <text:h text:style-name="CVHeading" text:outline-level="1">Professional Experience</text:h>
      <text:p><text:span text:style-name="CVBold">Entwicklungsingenieur, inpro Innovationsgesellschaft für fortgeschrittene Produktionssysteme in der Fahrzeugindustrie mbH</text:span></text:p>
      <text:p text:style-name="CVMuted">1998 - 2008</text:p>
      <text:p>Plasma-Polymerisation als Diffusionsbarriere beim Kunststoff-Kraftstoff-Tank, optische Bewertung von Lackierfehlern beim Auto, Software-Benchmark für Zweiphasen-Stömungssimulation (CFD)</text:p>
      <text:p><text:span text:style-name="CVBold">Ausbildung Maschinist für Großgeräte - Berufsausbildung mit Abitur (BmA), MIBRAG GmbH</text:span></text:p>
      <text:p text:style-name="CVMuted">9/1985 - 6/1988</text:p>
      <text:p>Bergmännische Ausbildung im Tagebau, allgemeine Hochschulreife</text:p>
      <text:h text:style-name="CVHeading" text:outline-level="1">Freelance / Self-employed</text:h>
      <text:p><text:span text:style-name="CVBold">Selbständiger Unternehmer, e-spin Berlin</text:span></text:p>
      <text:p text:style-name="CVMuted">2000 - Present</text:p>
      <text:p>Ich bin Webentwickler und MetaModels-Spezialist mit langjähriger Erfahrung im Contao-Umfeld. Seit vielen Jahren entwickle ich mit Contao und MetaModels individuelle Lösungen für Websites und Webanwendungen – insbesondere dort, wo komplexe Datenmodelle, individuelle Anforderungen und Standardlösungen an ihre Grenzen kommen.</text:p>
      <text:p>MetaModels ist dabei mein besonderes Steckenpferd: Datenstrukturen modellieren, Filter und Abfragen entwickeln, individuelle DCA- und Backend-Lösungen bauen, Erweiterungen programmieren oder bestehende Installationen weiterentwickeln – ich beschäftige mich gerne mit den Details, die aus einer guten Idee eine funktionierende Lösung machen.</text:p>
      <text:p>Technisch arbeite ich vor allem mit PHP, Symfony, JavaScript und MySQL. Ich mag pragmatische Lösungen, sauberen Code und Systeme, die auch nach Jahren noch nachvollziehbar und wartbar sind.</text:p>
      <text:h text:style-name="CVHeading" text:outline-level="1">Education</text:h>
      <text:p><text:span text:style-name="CVBold">Diplom, Maschinenbau, Technische Universität Berlin</text:span></text:p>
      <text:p text:style-name="CVMuted">1990 - 1998</text:p>
      <text:h text:style-name="CVHeading" text:outline-level="1">Tags</text:h>
      <text:p>CMS Contao | kochen | MetaModels</text:p>
      <text:h text:style-name="CVHeading" text:outline-level="1">Links</text:h>
      <text:p>Homepage: https://www.e-spin.de</text:p>
      <text:h text:style-name="CVHeading" text:outline-level="1">Profiles</text:h>
      <text:p>LinkedIn: https://www.linkedin.com/in/ingolf-steinhar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