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ufin peter</text:p>
      <text:p text:style-name="CVMuted">inufinayomide1@gmail.com | 09032132446 | https://vutuv.de/inufin_pe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