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okWTpVGB kWwIaeEByXK</text:p>
      <text:p text:style-name="CVMuted">mmarker@voxglobal.com | https://vutuv.de/iokwtpvgb_kww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