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smail Dinc</text:p>
      <text:p text:style-name="CVHeadline">Mit über 25 Jahren Erfahrung in Vertrieb, Führung, Recruiting und Unternehmensberatung unterstütze ich Unternehmen bei der Gewinnung passender Mitarbeiterinnen und Mitarbeiter sowie Menschen bei ihrer beruflichen Neuorientierung und Karriereentwicklung.</text:p>
      <text:p text:style-name="CVMuted">info@dincsolutions.de | https://vutuv.de/ismail_dinc</text:p>
      <text:p text:style-name="CVMuted">57518 Betzdorf, Germany</text:p>
      <text:h text:style-name="CVHeading" text:outline-level="1">Tags</text:h>
      <text:p>Karriereberatung | business development | Jobcoaching | personalberatung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