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smail Ghedamsi</text:p>
      <text:p text:style-name="CVMuted">ismailghedamsi@gmail.com | https://vutuv.de/ismail_ghedamsi</text:p>
      <text:p text:style-name="CVMuted">h4v 2g1 montreal, Canada</text:p>
      <text:h text:style-name="CVHeading" text:outline-level="1">Tags</text:h>
      <text:p>Firebase | Blazor | javascript | nodejs | rea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