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iTvYsIiOG jtgaSqiSQbUHR</text:p>
      <text:p text:style-name="CVMuted">7044971268@tmomail.net | https://vutuv.de/itvysiiog_jtga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