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van Grbavac</text:p>
      <text:p text:style-name="CVMuted">ivangrbavac.hr@gmail.com | https://vutuv.de/ivan_grbavac</text:p>
      <text:p text:style-name="CVMuted">Date of birth: 12/07/1985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