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ffet Filomeno</text:p>
      <text:p text:style-name="CVMuted">fjaffet@gmail.com | https://vutuv.de/jaffet_filomeno</text:p>
      <text:p text:style-name="CVMuted">2300 Tarlac, Philippines</text:p>
      <text:p text:style-name="CVMuted">Date of birth: 01/01/1995</text:p>
      <text:h text:style-name="CVHeading" text:outline-level="1">Tags</text:h>
      <text:p>css | html | 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