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kub Haczewski</text:p>
      <text:p text:style-name="CVMuted">jakub.haczewski@ikmail.com | https://vutuv.de/jakub_haczewski</text:p>
      <text:p text:style-name="CVMuted">50996 Köln, Germany</text:p>
      <text:h text:style-name="CVHeading" text:outline-level="1">Tags</text:h>
      <text:p>german | Italian | Norweg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