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-Henrik Reuter</text:p>
      <text:p text:style-name="CVMuted">jan-henrik.reuter@gmx.de | https://vutuv.de/jan_henrik_reu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