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-Philipp  Goslar</text:p>
      <text:p text:style-name="CVMuted">+49 6221 643834 | https://vutuv.de/jan_philipp_gos</text:p>
      <text:p text:style-name="CVMuted">Date of birth: 06.03.1986</text:p>
      <text:h text:style-name="CVHeading" text:outline-level="1">Professional Experience</text:h>
      <text:p><text:span text:style-name="CVBold">Contentmanagement, Online- und Kongressmarketing, Carl-Auer Verlag GmbH</text:span></text:p>
      <text:p text:style-name="CVMuted">7/2015 - Present</text:p>
      <text:p><text:span text:style-name="CVBold">Volontariat Medienmanagement, KIM Kindermedien Verlag</text:span></text:p>
      <text:p text:style-name="CVMuted">4/2013 - 3/2015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