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an Tietje</text:p>
      <text:p text:style-name="CVHeadline">Alias *„Spar|fin|dig“*. Menschenmöger aus **Eckernförde**. Interessen: SPARkassen, FINanzthemen, DIGitalisierung, ÖD, bargeldloses Bezahlen, sichere Kommunikation, Datenschutz,  moderne Verwaltung, Recht, Regionales.</text:p>
      <text:p text:style-name="CVMuted">https://vutuv.de/jantietje</text:p>
      <text:p text:style-name="CVMuted">24340 Eckernförde, Germany</text:p>
      <text:h text:style-name="CVHeading" text:outline-level="1">Professional Experience</text:h>
      <text:p><text:span text:style-name="CVBold">Hotline und Sachbearbeitung im Marktservice, Förde Sparkasse</text:span></text:p>
      <text:p text:style-name="CVMuted">3/2024 - Present</text:p>
      <text:p><text:span text:style-name="CVBold">Personalrat, Förde Sparkasse</text:span></text:p>
      <text:p text:style-name="CVMuted">6/2002 - Present</text:p>
      <text:p>Gewähltes (Ersatz-) Mitglied des Personalrats (vor der Fusion 2007 bei der Sparkasse Eckernförde).</text:p>
      <text:p><text:span text:style-name="CVBold">Assistent Freiberufliche Kunden, Förde Sparkasse</text:span></text:p>
      <text:p text:style-name="CVMuted">7/2023 - 3/2024</text:p>
      <text:p><text:span text:style-name="CVBold">Assistent Firmenkunden Nord-West, Förde Sparkasse</text:span></text:p>
      <text:p text:style-name="CVMuted">3/2020 - 6/2023</text:p>
      <text:p><text:span text:style-name="CVBold">Privatkundenberater im S-Finanzzentrum Eckernförde, Förde Sparkasse</text:span></text:p>
      <text:p text:style-name="CVMuted">8/2006 - 2/2020</text:p>
      <text:p>Vor der Fusion 2007 bei der Sparkasse Eckernförde.</text:p>
      <text:p><text:span text:style-name="CVBold">Telefonserviceberater (Sparkasse Eckernförde), Förde Sparkasse</text:span></text:p>
      <text:p text:style-name="CVMuted">11/2003 - 7/2006</text:p>
      <text:p>Inbound und Outbound</text:p>
      <text:p><text:span text:style-name="CVBold">Filialleiter (Sparkasse Eckernförde), Förde Sparkasse</text:span></text:p>
      <text:p text:style-name="CVMuted">2/2002 - 10/2003</text:p>
      <text:p>Leitung Einmannfiliale bis Schließung</text:p>
      <text:p><text:span text:style-name="CVBold">Sachbearbeiter Electronic Banking (Kreis- und Stadtsparkasse Eckernförde), Förde Sparkasse</text:span></text:p>
      <text:p text:style-name="CVMuted">3/1999 - 1/2002</text:p>
      <text:p>zusätzlich Hotline Electronic Banking</text:p>
      <text:p><text:span text:style-name="CVBold">Filiale Hauptstelle Eckernförde (Kreis- und Stadtsparkasse Eckernförde), Förde Sparkasse</text:span></text:p>
      <text:p text:style-name="CVMuted">8/1998 - 2/1999</text:p>
      <text:p><text:span text:style-name="CVBold">Ausbildung zum Bankkaufmann (Kreis- und Stadtsparkasse Eckernförde), Förde Sparkasse</text:span></text:p>
      <text:p text:style-name="CVMuted">8/1995 - 7/1998</text:p>
      <text:p><text:span text:style-name="CVBold">Zivildienst (MSHD), Diakonisches Amt Eckernförde</text:span></text:p>
      <text:p text:style-name="CVMuted">11/1993 - 1/1995</text:p>
      <text:p>Mobiler Sozialer Hilfsdienst (MSHD)</text:p>
      <text:h text:style-name="CVHeading" text:outline-level="1">Volunteering &amp; hobbies</text:h>
      <text:p><text:span text:style-name="CVBold">Ergänzungsschöffe, Amtsgericht Eckernförde</text:span></text:p>
      <text:p text:style-name="CVMuted">1/2024 - Present</text:p>
      <text:p><text:span text:style-name="CVBold">Freier Autor, Klexikon</text:span></text:p>
      <text:p text:style-name="CVMuted">1/2015 - Present</text:p>
      <text:p>Wikipedia für Kinder.</text:p>
      <text:p><text:span text:style-name="CVBold">Freier Autor, Wikipedia, the Free Encyclopedia</text:span></text:p>
      <text:p text:style-name="CVMuted">2/2004 - Present</text:p>
      <text:h text:style-name="CVHeading" text:outline-level="1">Education</text:h>
      <text:p><text:span text:style-name="CVBold">Abitur, Jungmannschule Eckernförde</text:span></text:p>
      <text:p text:style-name="CVMuted">1984 - 1993</text:p>
      <text:h text:style-name="CVHeading" text:outline-level="1">Tags</text:h>
      <text:p>Bezahlen | Debitkarte | Kreditkarte | payment | digipay | digital payment | einkaufen | Gewerkschaft | Personalrat | Personalratsarbeit | Personalvertretung | sparkasse | threema | WERO | zahlungsverkehr</text:p>
      <text:h text:style-name="CVHeading" text:outline-level="1">Languages</text:h>
      <text:p>German (Native speaker) | English (C1 (Advanced))</text:p>
      <text:h text:style-name="CVHeading" text:outline-level="1">Links</text:h>
      <text:p>Portalseite (Linkbaum/Linktree): https://Portal.JanTietje.de</text:p>
      <text:h text:style-name="CVHeading" text:outline-level="1">Profiles</text:h>
      <text:p>Mastodon: https://digitalcourage.social/@sparfindig</text:p>
      <text:p>LinkedIn: https://www.linkedin.com/in/jantietj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