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OSGxLlDpCPX TAzJeaB</text:p>
      <text:p text:style-name="CVMuted">mtomeo@mdc.edu | https://vutuv.de/jaosgxlldpcpx_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