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y Latta</text:p>
      <text:p text:style-name="CVHeadline">I’ve worked in technology since the last millennium. From acoustic couplers and early networks to AI, I’ve watched technologies change while the underlying mechanisms stayed remarkably consistent.</text:p>
      <text:p text:style-name="CVMuted">j@jaylatta.net | https://vutuv.de/jaylatta</text:p>
      <text:p text:style-name="CVMuted">3142 Genf, Switzerland</text:p>
      <text:h text:style-name="CVHeading" text:outline-level="1">Professional Experience</text:h>
      <text:p><text:span text:style-name="CVBold">Strategy Advisor, Illuminex AI</text:span></text:p>
      <text:p text:style-name="CVMuted">2025 - Present</text:p>
      <text:p><text:span text:style-name="CVBold">Strategy Advisor, Clover</text:span></text:p>
      <text:p text:style-name="CVMuted">2025 - Present</text:p>
      <text:p><text:span text:style-name="CVBold">Tech-Journalist/ -Philosopher/ -Comedian, the binfluencer</text:span></text:p>
      <text:p text:style-name="CVMuted">2024 - Present</text:p>
      <text:p>Explores the intersections of tech, philosophy, and humor.</text:p>
      <text:p><text:span text:style-name="CVBold">Expert, IEEE</text:span></text:p>
      <text:p text:style-name="CVMuted">5/2024 - Present</text:p>
      <text:p>Spatial computing for metaverse initiatives.</text:p>
      <text:p><text:span text:style-name="CVBold">..., StratInt</text:span></text:p>
      <text:p text:style-name="CVMuted">2022 - Present</text:p>
      <text:p><text:span text:style-name="CVBold">SXSW Pitch Advisory Board Member, SXSW</text:span></text:p>
      <text:p text:style-name="CVMuted">2021 - Present</text:p>
      <text:p>Helped pick the next big thing in startups and emerging tech.</text:p>
      <text:p><text:span text:style-name="CVBold">Privatier, JL</text:span></text:p>
      <text:p text:style-name="CVMuted">3/2020 - Present</text:p>
      <text:p><text:span text:style-name="CVBold">Owner, m0m</text:span></text:p>
      <text:p text:style-name="CVMuted">1/2020 - Present</text:p>
      <text:p><text:span text:style-name="CVBold">Member of the Board, Go To-U</text:span></text:p>
      <text:p text:style-name="CVMuted">2019 - Present</text:p>
      <text:p><text:span text:style-name="CVBold">Chief Evangelist, Technical_Heaven</text:span></text:p>
      <text:p text:style-name="CVMuted">2018 - Present</text:p>
      <text:p><text:span text:style-name="CVBold">Senior Advisor, Learning Economy</text:span></text:p>
      <text:p text:style-name="CVMuted">2018 - Present</text:p>
      <text:p><text:span text:style-name="CVBold">Fusionist, 融合派</text:span></text:p>
      <text:p text:style-name="CVMuted">1/2020 - 4/2026</text:p>
      <text:p>Intersection of Art&amp;Tech</text:p>
      <text:p><text:span text:style-name="CVBold">Speaker, Future Tech Speakers</text:span></text:p>
      <text:p text:style-name="CVMuted">8/2010 - 8/2025</text:p>
      <text:p>Talked about emerging tech worldwide.</text:p>
      <text:p><text:span text:style-name="CVBold">Chief Dreamer &amp; Founder, STINT - Strategic Intelligence for New Technologies</text:span></text:p>
      <text:p text:style-name="CVMuted">2010 - 2024</text:p>
      <text:p>Ran a tech think tank for 14 years, acquired by a strategic consultancy.</text:p>
      <text:p><text:span text:style-name="CVBold">Founder, ג'יי-די</text:span></text:p>
      <text:p text:style-name="CVMuted">2022 - 11/2024</text:p>
      <text:p>Built and sold a small defense publishing venture in 2024.</text:p>
      <text:p><text:span text:style-name="CVBold">Advisor, Spaceium Inc.</text:span></text:p>
      <text:p text:style-name="CVMuted">2023 - 4/2024</text:p>
      <text:p>Gave strategic guidance on tech and operations for a Canadian space venture.</text:p>
      <text:p><text:span text:style-name="CVBold">Emerging Technology &amp; Innovation Strategy, BMW Group</text:span></text:p>
      <text:p text:style-name="CVMuted">2011 - 2020</text:p>
      <text:p>Scouted emerging tech, managed innovation, and wrote position papers on AI, quantum computing, blockchain, and long-term data storage.</text:p>
      <text:p><text:span text:style-name="CVBold">Consulting &amp; Project Management – IT and Strategy, Matrix</text:span></text:p>
      <text:p text:style-name="CVMuted">2002 - 2011</text:p>
      <text:p>Led projects and consulting engagements across IT infrastructure, web services, and strategic initiatives for corporate clients.</text:p>
      <text:p><text:span text:style-name="CVBold">Freelance Security Researcher, …</text:span></text:p>
      <text:p text:style-name="CVMuted">1985 - 2008</text:p>
      <text:p>Started by finding corporate BBS vulnerabilities for pay; got CEH and CPTS certified later.</text:p>
      <text:p><text:span text:style-name="CVBold">New Media – Leading Role, IDG Enterprise</text:span></text:p>
      <text:p text:style-name="CVMuted">1999 - 2001</text:p>
      <text:p>Oversaw websites, systems, and digital strategy for a media publisher - kept things running and occasionally innovated.</text:p>
      <text:p><text:span text:style-name="CVBold">Founder / Owner, Company</text:span></text:p>
      <text:p text:style-name="CVMuted">1994 - 2000</text:p>
      <text:p>Built a company in Antwerp, traveled too much, sold it in 2000.</text:p>
      <text:p><text:span text:style-name="CVBold">Information &amp; Analysis, Military</text:span></text:p>
      <text:p text:style-name="CVMuted">1992 - 2000</text:p>
      <text:p>Served quietly; learned enough, moved on.</text:p>
      <text:p><text:span text:style-name="CVBold">Enterprise Systems (short interlude), Siemens</text:span></text:p>
      <text:p text:style-name="CVMuted">1999 - 1999</text:p>
      <text:p>Brief work inside large-scale enterprise IT systems.</text:p>
      <text:p><text:span text:style-name="CVBold">System Administrator, Various Companies</text:span></text:p>
      <text:p text:style-name="CVMuted">1997 - 1999</text:p>
      <text:p>Made Sun and SGI systems play nice with Windows in research labs.</text:p>
      <text:p><text:span text:style-name="CVBold">Co-Founder, engineer, Various Companies</text:span></text:p>
      <text:p text:style-name="CVMuted">1986 - 1990</text:p>
      <text:p>Dabbled in software, hardware, and company formation before anyone called it a startup.</text:p>
      <text:h text:style-name="CVHeading" text:outline-level="1">Education</text:h>
      <text:p><text:span text:style-name="CVBold">Various Universities</text:span></text:p>
      <text:p text:style-name="CVMuted">9/2000</text:p>
      <text:p>Yes I’ve studied. But am so long out of university that it’s irrelevant. No interest to visit my Alma Mater or any fellow students.</text:p>
      <text:p><text:span text:style-name="CVBold">Various schools</text:span></text:p>
      <text:p text:style-name="CVMuted">7/1992</text:p>
      <text:p>Ppl ask me where I’ve been in school. Former Czechoslovakia then Germany, France, England, USA. Details are after such a long time irrelevant. Am not interested to talk with schoolmates. Only a few have my private contact.</text:p>
      <text:h text:style-name="CVHeading" text:outline-level="1">Tags</text:h>
      <text:p>Broadcast Journalism | Comedian | Comedy | Conference Speaking | Humans | Improvisational Comedy | innovation | journalism | keynote | Keynote Speaking | Motivational Speaking | Online Journalism | Stand-up Comedy | tech | workshop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