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dXUDZz QeUaEoZqOOjnS</text:p>
      <text:p text:style-name="CVMuted">ann@elevation.com | https://vutuv.de/jdxudzz_qeuaeo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