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an Waucomont</text:p>
      <text:p text:style-name="CVHeadline">Senior Technical Consultant at InfiniteVIU</text:p>
      <text:p text:style-name="CVMuted">https://vutuv.de/jean_waucomont</text:p>
      <text:p text:style-name="CVMuted">00700 Helsinki, Uusimaa, Finland</text:p>
      <text:h text:style-name="CVHeading" text:outline-level="1">Professional Experience</text:h>
      <text:p><text:span text:style-name="CVBold">Senior Technical Consultant, InfiniteVIU</text:span></text:p>
      <text:p text:style-name="CVMuted">8/2026 - Present</text:p>
      <text:p><text:span text:style-name="CVBold">Knowledge Manager, Retail Logistics Excellence - RELEX Oy</text:span></text:p>
      <text:p text:style-name="CVMuted">5/2021 - 6/2026</text:p>
      <text:p><text:span text:style-name="CVBold">Senior Application Support Analyst, Retail Logistics Excellence - RELEX Oy</text:span></text:p>
      <text:p text:style-name="CVMuted">4/2017 - 9/2021</text:p>
      <text:h text:style-name="CVHeading" text:outline-level="1">Languages</text:h>
      <text:p>Dutch (Native speaker) | English (C2 (Proficient)) | German (C2 (Proficient)) | French (C1 (Advanced)) | Finnish (B2 (Upper intermediate)) | Spanish (A2 (Elementary))</text:p>
      <text:h text:style-name="CVHeading" text:outline-level="1">Profiles</text:h>
      <text:p>LinkedIn: https://www.linkedin.com/in/jeanwaucomo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