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annine Pittke</text:p>
      <text:p text:style-name="CVHeadline">💡 Mein Ansatz: Persönliche Beratung, individuelle Lösungen &amp; ein starkes Netzwerk.<text:line-break/>💬 Sie sind offen für neue berufliche Möglichkeiten?<text:line-break/>🩺 Sie haben eine Vakanz zu besetzen und möchten sich hierzu einmal austauschen und beraten lassen? </text:p>
      <text:p text:style-name="CVMuted">https://vutuv.de/jeannine_pittke</text:p>
      <text:p text:style-name="CVMuted">40221 Düsseldorf, Germany</text:p>
      <text:h text:style-name="CVHeading" text:outline-level="1">Professional Experience</text:h>
      <text:p><text:span text:style-name="CVBold">Consultant, craine medicine GmbH</text:span></text:p>
      <text:p text:style-name="CVMuted">5/2026 - Present</text:p>
      <text:p><text:span text:style-name="CVBold">Personalberaterin und Ansprechpartnerin Standort Soest, akut Doc Eine marke der akut... Medizinische Personallogistik GmbH</text:span></text:p>
      <text:p text:style-name="CVMuted">1/2021 - 7/2025</text:p>
      <text:h text:style-name="CVHeading" text:outline-level="1">Education</text:h>
      <text:p><text:span text:style-name="CVBold">Fachabitur, Wirtschaft und Verwaltung, Hubertus-Schwartz-Berufskolleg Soest</text:span></text:p>
      <text:p text:style-name="CVMuted">2012 - 2014</text:p>
      <text:h text:style-name="CVHeading" text:outline-level="1">Tags</text:h>
      <text:p>Austausch | Gemeinschaft | medizin</text:p>
      <text:h text:style-name="CVHeading" text:outline-level="1">Languages</text:h>
      <text:p>German (Native speaker) | English (C1 (Advanced))</text:p>
      <text:h text:style-name="CVHeading" text:outline-level="1">Profiles</text:h>
      <text:p>LinkedIn: https://www.linkedin.com/in/jeannine-pittke-9b61761b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