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Haupt</text:p>
      <text:p text:style-name="CVHeadline">Senior QA Automation Consultant und Quality Engineer mit über 10 Jahren Erfahrung in Softwarequalität, Testautomatisierung und Testmanagement.</text:p>
      <text:p text:style-name="CVMuted">https://vutuv.de/jens_haupt</text:p>
      <text:p text:style-name="CVMuted">65307 Bad Schwalbach, Germany</text:p>
      <text:h text:style-name="CVHeading" text:outline-level="1">Professional Experience</text:h>
      <text:p><text:span text:style-name="CVBold">Senior Test-Manager / QA Lead, 1&amp;1 Telecommunication SE</text:span></text:p>
      <text:p text:style-name="CVMuted">2/2022 - 8/2025</text:p>
      <text:p>• Fachliche Leitung und Koordination von QA-Initiativen in agilen Entwicklungsumgebungen<text:line-break/>• Planung, Steuerung und Optimierung von Testprozessen<text:line-break/>• Entwicklung von Teststrategien, Testkonzepten und Testplänen<text:line-break/>• Einführung und Weiterentwicklung von Jira/Xray als Testmanagementsystem<text:line-break/>• Koordination eines QA-Teams mit über 12 Testmanagern und QA Engineers<text:line-break/>• Operative Hands-on-Unterstützung in kritischen Projektphasen</text:p>
      <text:h text:style-name="CVHeading" text:outline-level="1">Freelance / Self-employed</text:h>
      <text:p><text:span text:style-name="CVBold">Senior QA Consultant / Test Automation Spezialist, Haupt Testing</text:span></text:p>
      <text:p text:style-name="CVMuted">9/2025 - Present</text:p>
      <text:p>Beratung und operative Umsetzung im Bereich Quality Engineering, Test Automation und QA-Prozessoptimierung.</text:p>
      <text:p>Projekt: Schäfer Shop Group – QA Automation Engineer | 09/2025 – 03/2026</text:p>
      <text:p>• Aufbau einer Playwright-basierten Inhouse-Testautomatisierung<text:line-break/>• Konzeption und Implementierung einer Testautomatisierungsarchitektur<text:line-break/>• Migration bestehender automatisierter Tests auf Playwright<text:line-break/>• Entwicklung und Wartung von über 25 automatisierten E2E-Testfällen<text:line-break/>• Integration automatisierter Tests in GitLab CI/CD<text:line-break/>• Reduzierung von rund 100 manuellen Testfällen<text:line-break/>• Analyse bestehender QA-Prozesse und Identifikation von Automatisierungspotenzialen<text:line-break/>• Erstellung von Teststrategien, Testkonzepten und Testplänen<text:line-break/>• Beratung von Entwicklungsteams zu QA-Standards und automatisierter Qualitätssicherung</text:p>
      <text:h text:style-name="CVHeading" text:outline-level="1">Tags</text:h>
      <text:p>ci/cd | test automation | API Testing | GitLab | javascript | jira | playwright | QA Consulting | Quality Engineering | software testing | Test Management | Xray</text:p>
      <text:h text:style-name="CVHeading" text:outline-level="1">Certificates &amp; licenses</text:h>
      <text:p>Java-Programmierung (LinkedIn-Learning, 2025-06) | Python-Pragrammierung (LinkedIn-Learning, 2025-06) | Web-App testen mit Playwright (LinkedIn-Learning, 2025-06) | Certified Jira Administrator (Seibert Media, 2022-06) | Projektmanagement (ABLE Academy, 2021-04) | Testautomatisierung mit Ranorex (GID Beratung, 2017-12) | ISTQB Certified Tester Foundation Level (gasq, 2013-07)</text:p>
      <text:h text:style-name="CVHeading" text:outline-level="1">Languages</text:h>
      <text:p>German (Native speaker) | English (B2 (Upper intermediate))</text:p>
      <text:h text:style-name="CVHeading" text:outline-level="1">Links</text:h>
      <text:p>Homepage: http://haupt-testing.de</text:p>
      <text:p>LinkedIn: https://www.linkedin.com/in/qa-freelancer-jens-haupt/</text:p>
      <text:p>GitHub: https://github.com/jens-haupt</text:p>
      <text:p>Xing: https://www.xing.com/profile/Jens_Haupt3/web_profiles?nwt_nav=profile_ic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