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imbo Johnson</text:p>
      <text:p text:style-name="CVMuted">vutuv.w7my3@simplelogin.com | https://vutuv.de/jimbo_john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