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Meister</text:p>
      <text:p text:style-name="CVMuted">joachim.meister@gmx.de | https://vutuv.de/joachim_meister</text:p>
      <text:p text:style-name="CVMuted">Date of birth: 02.04.1962</text:p>
      <text:h text:style-name="CVHeading" text:outline-level="1">Professional Experience</text:h>
      <text:p><text:span text:style-name="CVBold">Private Dienstleistungen, Dienstleistungen, Neuorientierung</text:span></text:p>
      <text:p text:style-name="CVMuted">2021 - Present</text:p>
      <text:p>Dienstleistungen Vertrieb, Coaching, Organisation</text:p>
      <text:h text:style-name="CVHeading" text:outline-level="1">Tags</text:h>
      <text:p>Organisation und Struktur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