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Sandt</text:p>
      <text:p text:style-name="CVMuted">https://vutuv.de/joachim_sandt</text:p>
      <text:p text:style-name="CVMuted">81245 München, Germany</text:p>
      <text:h text:style-name="CVHeading" text:outline-level="1">Tags</text:h>
      <text:p>Climate Change | Sustainability | ESG</text:p>
      <text:h text:style-name="CVHeading" text:outline-level="1">Profiles</text:h>
      <text:p>Twitter: http://twitter.com/joachimsa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