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na  Kaneza </text:p>
      <text:p text:style-name="CVHeadline">Cybersecurity student | Cloud Security Enthusiast | AWS </text:p>
      <text:p text:style-name="CVMuted">https://vutuv.de/joana_4279828c</text:p>
      <text:p text:style-name="CVMuted">10005 windhoek, Namibia</text:p>
      <text:h text:style-name="CVHeading" text:outline-level="1">Professional Experience</text:h>
      <text:p><text:span text:style-name="CVBold">Media Coordinator , AWS User Group Windhoek </text:span></text:p>
      <text:p text:style-name="CVMuted">10/2025 - Present</text:p>
      <text:h text:style-name="CVHeading" text:outline-level="1">Education</text:h>
      <text:p><text:span text:style-name="CVBold">Cybersecurity , Namibia University of Science and Technology </text:span></text:p>
      <text:p text:style-name="CVMuted">2/2024 - Present</text:p>
      <text:h text:style-name="CVHeading" text:outline-level="1">Tags</text:h>
      <text:p>Cloud Security | cyber security | networking</text:p>
      <text:h text:style-name="CVHeading" text:outline-level="1">Languages</text:h>
      <text:p>English (C2 (Proficient)) | French (Native speak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