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enalyn bustamante</text:p>
      <text:p text:style-name="CVMuted">https://vutuv.de/joenalyn_bustam</text:p>
      <text:p text:style-name="CVMuted">Date of birth: 11/01/1988</text:p>
      <text:h text:style-name="CVHeading" text:outline-level="1">Tags</text:h>
      <text:p>online jobs</text:p>
      <text:h text:style-name="CVHeading" text:outline-level="1">Profiles</text:h>
      <text:p>Facebook: http://facebook.com/mhizj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