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Hummer</text:p>
      <text:p text:style-name="CVMuted">joerg.hummer@mail.de | https://vutuv.de/joerg_hummer</text:p>
      <text:p text:style-name="CVMuted">71384 Weinstadt, Germany</text:p>
      <text:h text:style-name="CVHeading" text:outline-level="1">Tags</text:h>
      <text:p>Menschen | marketing | Nat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