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a Bernstorff</text:p>
      <text:p text:style-name="CVMuted">https://vutuv.de/johanna_bernstorff</text:p>
      <text:h text:style-name="CVHeading" text:outline-level="1">Higher Education</text:h>
      <text:p><text:span text:style-name="CVBold">Bachelor, Prävention- und Gesundheitspsychologie , SRH Fernhochschule </text:span></text:p>
      <text:p text:style-name="CVMuted">11/2018 - 7/2026</text:p>
      <text:h text:style-name="CVHeading" text:outline-level="1">Vocational Training</text:h>
      <text:p><text:span text:style-name="CVBold">Bestattermeister , Theo-Remmertz-Akademie</text:span></text:p>
      <text:p text:style-name="CVMuted">2012 - Present</text:p>
      <text:h text:style-name="CVHeading" text:outline-level="1">Tags</text:h>
      <text:p>Dienstleistung | Emotionsarbeit | Prävention</text:p>
      <text:h text:style-name="CVHeading" text:outline-level="1">Languages</text:h>
      <text:p>German (Native speaker) | English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